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5B200000046EC8A172D.png" manifest:media-type="image/png"/>
  <manifest:file-entry manifest:full-path="Pictures/10000001000004A80000037347F97B71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center" style:justify-single-word="false"/>
      <style:text-properties style:font-name="Times New Roman" fo:font-size="14pt" style:font-size-asian="14pt" style:font-size-complex="14pt"/>
    </style:style>
    <style:style style:name="P2" style:family="paragraph" style:parent-style-name="Standard">
      <style:paragraph-properties fo:line-height="150%" fo:text-align="center" style:justify-single-word="false"/>
      <style:text-properties style:font-name="Times New Roman" fo:font-size="14pt" fo:font-weight="bold" style:font-size-asian="14pt" style:font-weight-asian="bold" style:font-size-complex="14pt"/>
    </style:style>
    <style:style style:name="P3" style:family="paragraph" style:parent-style-name="Body_20_Text_20_2">
      <style:paragraph-properties fo:line-height="150%" fo:text-indent="0.69cm" style:auto-text-indent="false"/>
      <style:text-properties style:font-name="Times New Roman" fo:font-size="14pt" style:font-size-asian="14pt" style:font-size-complex="14pt"/>
    </style:style>
    <style:style style:name="P4" style:family="paragraph" style:parent-style-name="Body_20_Text_20_2">
      <style:paragraph-properties fo:line-height="150%" fo:text-align="center" style:justify-single-word="false" loext:word-spacing-minimum="75%" loext:word-spacing-maximum="133%"/>
      <style:text-properties style:font-name="Times New Roman" fo:font-size="14pt" style:font-size-asian="14pt" style:font-size-complex="14pt"/>
    </style:style>
    <style:style style:name="P5" style:family="paragraph" style:parent-style-name="Body_20_Text_20_2">
      <style:paragraph-properties fo:line-height="150%" fo:text-align="center" style:justify-single-word="false" fo:text-indent="0.69cm" style:auto-text-indent="false" loext:word-spacing-minimum="75%" loext:word-spacing-maximum="133%"/>
      <style:text-properties style:font-name="Times New Roman" fo:font-size="14pt" style:font-size-asian="14pt" style:font-size-complex="14pt"/>
    </style:style>
    <style:style style:name="P6" style:family="paragraph" style:parent-style-name="Body_20_Text_20_2">
      <style:paragraph-properties fo:line-height="150%" fo:text-align="center" style:justify-single-word="false" fo:text-indent="0.688cm" style:auto-text-indent="false" loext:word-spacing-minimum="75%" loext:word-spacing-maximum="133%"/>
      <style:text-properties style:font-name="Times New Roman" fo:font-size="14pt" style:font-size-asian="14pt" style:font-size-complex="14pt"/>
    </style:style>
    <style:style style:name="P7" style:family="paragraph" style:parent-style-name="List_20_Paragraph" style:list-style-name="WWNum1">
      <style:paragraph-properties fo:margin-top="0cm" fo:margin-bottom="0cm" style:contextual-spacing="true" fo:line-height="150%" fo:break-before="page"/>
      <style:text-properties style:font-name="Times New Roman" fo:font-size="14pt" style:font-size-asian="14pt" style:font-size-complex="14pt"/>
    </style:style>
    <style:style style:name="P8" style:family="paragraph" style:parent-style-name="Standard">
      <style:paragraph-properties fo:line-height="150%" fo:text-indent="1.251cm" style:auto-text-indent="false"/>
      <style:text-properties style:font-name="Times New Roman" fo:font-size="14pt" officeooo:paragraph-rsid="0018b839" style:font-name-asian="Calibri1" style:font-size-asian="14pt" style:font-size-complex="14pt"/>
    </style:style>
    <style:style style:name="P9" style:family="paragraph" style:parent-style-name="Standard">
      <style:paragraph-properties fo:line-height="150%" fo:text-indent="1.251cm" style:auto-text-indent="false"/>
      <style:text-properties style:font-name="Times New Roman" fo:font-size="14pt" fo:font-style="italic" fo:font-weight="bold" officeooo:rsid="0018b839" officeooo:paragraph-rsid="0018b839" style:font-name-asian="Calibri1" style:font-size-asian="14pt" style:font-style-asian="italic" style:font-weight-asian="bold" style:font-size-complex="14pt" style:font-style-complex="italic" style:font-weight-complex="bold"/>
    </style:style>
    <style:style style:name="P10" style:family="paragraph" style:parent-style-name="Standard">
      <style:paragraph-properties fo:line-height="150%" fo:text-indent="1.251cm" style:auto-text-indent="false"/>
      <style:text-properties style:font-name="Times New Roman" fo:font-size="14pt" style:font-name-asian="Calibri1" style:font-size-asian="14pt" style:font-size-complex="14pt"/>
    </style:style>
    <style:style style:name="P11" style:family="paragraph" style:parent-style-name="Standard">
      <style:paragraph-properties fo:line-height="150%"/>
      <style:text-properties style:font-name="Times New Roman" fo:font-size="14pt" fo:font-weight="bold" officeooo:rsid="0018b839" officeooo:paragraph-rsid="0018b839" style:font-name-asian="Calibri1" style:font-size-asian="14pt" style:font-weight-asian="bold" style:font-size-complex="14pt" style:font-weight-complex="bold"/>
    </style:style>
    <style:style style:name="P12" style:family="paragraph" style:parent-style-name="Standard">
      <style:paragraph-properties fo:margin-left="0cm" fo:line-height="150%" fo:text-indent="0cm" style:auto-text-indent="false"/>
      <style:text-properties style:font-name="Times New Roman" fo:font-size="14pt" officeooo:rsid="001a2804" officeooo:paragraph-rsid="001b092f" style:font-size-asian="14pt" style:font-size-complex="14pt"/>
    </style:style>
    <style:style style:name="P13" style:family="paragraph" style:parent-style-name="Standard">
      <style:paragraph-properties fo:margin-left="0cm" fo:line-height="150%" fo:text-indent="0cm" style:auto-text-indent="false"/>
      <style:text-properties style:font-name="Times New Roman" fo:font-size="14pt" officeooo:rsid="001a2804" officeooo:paragraph-rsid="001a2804" style:font-size-asian="14pt" style:font-size-complex="14pt"/>
    </style:style>
    <style:style style:name="P14" style:family="paragraph" style:parent-style-name="List_20_Paragraph">
      <style:paragraph-properties fo:margin-left="0cm" fo:margin-top="0cm" fo:margin-bottom="0cm" style:contextual-spacing="true" fo:line-height="150%" fo:text-indent="0cm" style:auto-text-indent="false"/>
      <style:text-properties style:font-name="Times New Roman" fo:font-size="14pt" officeooo:paragraph-rsid="001c28ba" style:font-size-asian="14pt" style:font-name-complex="Times New Roman1" style:font-size-complex="14pt"/>
    </style:style>
    <style:style style:name="P15" style:family="paragraph" style:parent-style-name="Standard">
      <style:paragraph-properties fo:line-height="150%"/>
      <style:text-properties style:font-name="Times New Roman" fo:font-size="14pt" style:font-size-asian="14pt" style:font-size-complex="14pt"/>
    </style:style>
    <style:style style:name="P16" style:family="paragraph" style:parent-style-name="List_20_Paragraph">
      <style:paragraph-properties fo:margin-left="0cm" fo:margin-top="0cm" fo:margin-bottom="0cm" style:contextual-spacing="true" fo:line-height="150%" fo:text-indent="0cm" style:auto-text-indent="false"/>
      <style:text-properties style:font-name="Times New Roman" fo:font-size="14pt" style:font-size-asian="14pt" style:font-name-complex="Times New Roman1" style:font-size-complex="14pt"/>
    </style:style>
    <style:style style:name="P17" style:family="paragraph" style:parent-style-name="List_20_Paragraph">
      <style:paragraph-properties fo:margin-left="0cm" fo:margin-top="0cm" fo:margin-bottom="0cm" style:contextual-spacing="true" fo:line-height="150%" fo:text-indent="1.251cm" style:auto-text-indent="false"/>
      <style:text-properties style:font-name="Times New Roman" fo:font-size="14pt" officeooo:rsid="001c28ba" officeooo:paragraph-rsid="001c28ba" style:font-size-asian="14pt" style:font-name-complex="Times New Roman1" style:font-size-complex="14pt"/>
    </style:style>
    <style:style style:name="P18" style:family="paragraph" style:parent-style-name="List_20_Paragraph">
      <style:paragraph-properties fo:margin-left="0cm" fo:margin-top="0cm" fo:margin-bottom="0cm" style:contextual-spacing="true" fo:line-height="150%" fo:text-indent="1.251cm" style:auto-text-indent="false"/>
      <style:text-properties style:font-name="Times New Roman" fo:font-size="14pt" officeooo:rsid="001dcc2f" officeooo:paragraph-rsid="001dcc2f" style:font-size-asian="14pt" style:font-name-complex="Times New Roman1" style:font-size-complex="14pt"/>
    </style:style>
    <style:style style:name="P19" style:family="paragraph" style:parent-style-name="List_20_Paragraph">
      <style:paragraph-properties fo:margin-left="0cm" fo:margin-top="0cm" fo:margin-bottom="0cm" style:contextual-spacing="true" fo:line-height="150%" fo:text-indent="1.251cm" style:auto-text-indent="false"/>
      <style:text-properties style:font-name="Times New Roman" fo:font-size="14pt" officeooo:rsid="0026f867" officeooo:paragraph-rsid="0026f867" style:font-size-asian="14pt" style:font-name-complex="Times New Roman1" style:font-size-complex="14pt"/>
    </style:style>
    <style:style style:name="P20" style:family="paragraph" style:parent-style-name="List_20_Paragraph">
      <style:paragraph-properties fo:margin-top="0cm" fo:margin-bottom="0cm" style:contextual-spacing="true" fo:line-height="150%" fo:break-before="page"/>
      <style:text-properties style:font-name="Times New Roman" fo:font-size="14pt" style:font-size-asian="14pt" style:font-size-complex="14pt"/>
    </style:style>
    <style:style style:name="P21" style:family="paragraph" style:parent-style-name="Standard">
      <style:paragraph-properties fo:line-height="150%" fo:text-indent="1.251cm" style:auto-text-indent="false"/>
      <style:text-properties style:font-name="Times New Roman" fo:font-size="14pt" style:font-size-asian="14pt" style:font-size-complex="14pt"/>
    </style:style>
    <style:style style:name="P22" style:family="paragraph" style:parent-style-name="Text_20_body" style:list-style-name="L1">
      <style:paragraph-properties fo:line-height="150%"/>
      <style:text-properties style:font-name="Times New Roman" fo:font-size="14pt" style:font-size-asian="14pt" style:font-size-complex="14pt"/>
    </style:style>
    <style:style style:name="P23" style:family="paragraph" style:parent-style-name="Text_20_body" style:list-style-name="L2">
      <style:paragraph-properties fo:margin-left="0cm" fo:margin-right="0cm" fo:line-height="150%" fo:text-align="justify" style:justify-single-word="false" fo:text-indent="0cm" style:auto-text-indent="false"/>
      <style:text-properties style:font-name="Times New Roman" fo:font-size="14pt" style:font-size-asian="14pt" style:font-size-complex="14pt"/>
    </style:style>
    <style:style style:name="T1" style:family="text">
      <style:text-properties fo:letter-spacing="-0.011cm"/>
    </style:style>
    <style:style style:name="T2" style:family="text">
      <style:text-properties fo:font-weight="bold" style:font-weight-asian="bold"/>
    </style:style>
    <style:style style:name="T3" style:family="text">
      <style:text-properties officeooo:rsid="0018b839"/>
    </style:style>
    <style:style style:name="T4" style:family="text">
      <style:text-properties fo:font-style="italic" style:font-style-asian="italic"/>
    </style:style>
    <style:style style:name="T5" style:family="text">
      <style:text-properties fo:font-weight="bold" style:font-weight-asian="bold" style:font-name-complex="Times New Roman1"/>
    </style:style>
    <style:style style:name="T6" style:family="text">
      <style:text-properties officeooo:rsid="001b092f"/>
    </style:style>
    <style:style style:name="T7" style:family="text">
      <style:text-properties fo:font-weight="bold" officeooo:rsid="001b092f" style:font-weight-asian="bold" style:font-name-complex="Times New Roman1"/>
    </style:style>
    <style:style style:name="T8" style:family="text">
      <style:text-properties officeooo:rsid="001d0eca"/>
    </style:style>
    <style:style style:name="T9" style:family="text">
      <style:text-properties officeooo:rsid="0027e26f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from-left" style:horizontal-rel="paragraph" fo:padding="0cm" fo:border="none"/>
    </style:style>
    <style:style style:name="fr3" style:family="graphic" style:parent-style-name="Graphics">
      <style:graphic-properties fo:margin-left="0cm" fo:margin-right="0cm" fo:margin-top="0cm" fo:margin-bottom="0cm" style:run-through="foreground" style:wrap="none" style:vertical-pos="top" style:vertical-rel="paragraph-content" style:horizontal-pos="center" style:horizontal-rel="paragraph-content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 loext:rel-width-rel="paragraph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Федеральное государственное бюджетное образовательное учреждение высшего образования</text:p>
      <text:p text:style-name="P1"><text:span text:style-name="T1">«Новосибирский государственный технический университет»</text:span></text:p>
      <text:p text:style-name="P1"><text:span text:style-name="T1">Кафедра менеджмента</text:span></text:p>
      <text:p text:style-name="P2"/>
      <text:p text:style-name="P2"/>
      <text:p text:style-name="P2"/>
      <text:p text:style-name="P2"/>
      <text:p text:style-name="P2"/>
      <text:p text:style-name="P2"/>
      <text:p text:style-name="P1"><text:span text:style-name="T2">ПРАКТИЧЕСКАЯ РАБОТА № 2</text:span></text:p>
      <text:p text:style-name="P3"/>
      <text:p text:style-name="P4">по дисциплине «Управление производственными системами»</text:p>
      <text:p text:style-name="P4"/>
      <text:p text:style-name="P4"><text:span text:style-name="T2">Управление производственными потоками</text:span></text:p>
      <text:p text:style-name="P5">Вариант № __</text:p>
      <text:p text:style-name="P3"/>
      <text:p text:style-name="P3"/>
      <text:p text:style-name="P3"/>
      <text:p text:style-name="P3"/>
      <text:p text:style-name="P3">Выполнил:<text:tab/><text:tab/><text:tab/><text:tab/><text:tab/>Проверил:</text:p>
      <text:p text:style-name="P3">Студент: <text:span text:style-name="T3">Иванов А.А <text:s text:c="13"/></text:span><text:span text:style-name="T4"><text:tab/><text:tab/></text:span>Преподаватель: <text:span text:style-name="T3">Клавсуц И.Л.</text:span></text:p>
      <text:p text:style-name="P3">Группа: <text:span text:style-name="T3">РЭ3-31 <text:s text:c="6"/><text:tab/><text:tab/></text:span><text:tab/><text:tab/>Балл: __________________________</text:p>
      <text:p text:style-name="P3"><text:span text:style-name="T3">24</text:span> <text:span text:style-name="T3">ноября </text:span>202<text:span text:style-name="T3">5</text:span> г.<text:tab/><text:tab/><text:tab/><text:tab/>«_____»_____________202<text:span text:style-name="T3">5</text:span> г</text:p>
      <text:p text:style-name="P3"/>
      <text:p text:style-name="P6"/>
      <text:p text:style-name="P6"/>
      <text:p text:style-name="P6"/>
      <text:p text:style-name="P6"/>
      <text:p text:style-name="P6">Новосибирск, 202<text:span text:style-name="T3">5</text:span></text:p>
      <text:list text:style-name="WWNum1">
        <text:list-item>
          <text:p text:style-name="P7"><text:span text:style-name="T5">Описание ситуации и исходные данные</text:span></text:p>
        </text:list-item>
      </text:list>
      <text:p text:style-name="P8">Производственное предприятие производит продукт А-01 из шести видов сырья (А, Б, В, Г, Д и Е). Производственный процесс проходит через четыре <text:span text:style-name="T3">т</text:span>ипа ресурсных центров (зеленый, синий, малиновый, оранжевый), каждый из которых включает один специализированный станок, одну рабочую станцию и одного оператора. </text:p>
      <text:p text:style-name="P9">Тип производственного потока — А:</text:p>
      <text:p text:style-name="P10"><draw:frame draw:style-name="fr1" draw:name="Изображение1" text:anchor-type="char" svg:x="0cm" svg:y="-0.153cm" svg:width="16.499cm" svg:height="12.22cm" draw:z-index="0"><draw:image xlink:href="Pictures/10000001000004A80000037347F97B71.png" xlink:type="simple" xlink:show="embed" xlink:actuate="onLoad" draw:mime-type="image/png"/></draw:frame></text:p>
      <text:p text:style-name="P11">Типичные проблемы потока А-типа:</text:p>
      <text:p text:style-name="P11">Основу производственных потоков такого типа</text:p>
      <text:p text:style-name="P11">составляют сборочные операции. В связи с этим, в потоках возникает</text:p>
      <text:p text:style-name="P11">проблема нехватки необходимых компонентов в точке сборки. Причинами</text:p>
      <text:p text:style-name="P11">этого могут недочеты в планировании и организации поставок, недостаточная</text:p>
      <text:p text:style-name="P11"><text:soft-page-break/>синхронизация производственных ресурсов, находящихся до сборочных</text:p>
      <text:p text:style-name="P11">операций и другие. Как следствие, остановка потока в точках сборки,</text:p>
      <text:p text:style-name="P11">скопление незавершенного производства, срывы сроков поставки готовой</text:p>
      <text:p text:style-name="P11">продукции заказчикам.</text:p>
      <text:list text:continue-numbering="true" text:style-name="WWNum1">
        <text:list-item>
          <text:p text:style-name="P7"><text:span text:style-name="T5">Описание производственной системы</text:span></text:p>
        </text:list-item>
      </text:list>
      <text:p text:style-name="P12"><text:span text:style-name="T6">1) </text:span>В ресурсные центра зелёного типа приходят сырьё А-Е, которые обрабатывают их в заготовки.</text:p>
      <text:p text:style-name="P12"><text:span text:style-name="T6">2) </text:span>В синего типа ресурсных центрах происходит обработка заготовок: Сборка заготовки из заготовок А и Б; Сборка заготовки из заготовок Д и Е; Обработка заготов<text:span text:style-name="T6">ки</text:span> В; <text:span text:style-name="T6">Обработка заготовки Г.</text:span></text:p>
      <text:p text:style-name="P13"><text:span text:style-name="T6">3) </text:span>В малиновом типе ресурсного центра происходит предварительный этап сборки: Сборка заготовок из А, Б и В; Сборка заготовок из Г, Д и Е.</text:p>
      <text:p text:style-name="P13"><text:span text:style-name="T6">4) </text:span>В оранжевом типе происходит заключительный этап сборки:<text:line-break/>Из двух заготовок, <text:span text:style-name="T6">полученных в предварительном этапе, собирается итоговый продукт.</text:span></text:p>
      <text:p text:style-name="P14"><text:tab/>Режим работы рабочих центров односменный. Продолжительность смены 8 часов. В неделе 5 рабочих дней. Каждый заказ начинается с первой операции (обработки сырья зеленым ресурсным центром), <text:tab/>запасы незавершенного производства с прошлых периодов по всему производственному процессу отсутствуют. </text:p>
      <text:p text:style-name="P15"/>
      <text:list text:continue-numbering="true" text:style-name="WWNum1">
        <text:list-item>
          <text:p text:style-name="P7"><text:span text:style-name="T5">Расчёт недельной загрузки ресурсных центров на обработку продуктов с учетом полученного количества заказов и требуемого минимального количества переналадок</text:span><text:span text:style-name="T7">:</text:span></text:p>
        </text:list-item>
      </text:list>
      <text:p text:style-name="P16"><text:tab/></text:p>
      <text:p text:style-name="P17">Мтреб.зелен = 2 * (t11+t12+t13+t14) = 1<text:span text:style-name="T8">8</text:span> <text:s/>часов</text:p>
      <text:p text:style-name="P17">Мтреб.синий = 2 * (t21+t22+t23+t24) = 32 часа</text:p>
      <text:p text:style-name="P17">Мтреб.малин = 2 * (t31+t32) <text:s/>= <text:span text:style-name="T8">36</text:span> часов</text:p>
      <text:p text:style-name="P17">Мтреб.оранж = 2 * t41 = 2<text:span text:style-name="T8">4</text:span> часа</text:p>
      <text:p text:style-name="P18">Мномин. = 8 * 1 * 5 = 40 часам.</text:p>
      <text:p text:style-name="P18">Анализируя полученную ситуацию, можно сделать выводы: потребность в мощности малинового и синего ресурсных центрах является самой высокой, поэтому целесообразно сфокусировать управленческое внимание именно на них и при планировании сменных производственных заданий исключить или минимизировать на этих ресурсных центрах дополнительные переналадки, т. е. запускать в обработку заготовки партиями по 2, поскольку дополнительные переналадки увеличат требуемую мощность и могут привести к возникновению риска невыполнения полученных заказов в недельный срок;</text:p>
      <text:p text:style-name="P18">для проверки достаточности мощности малинового и синего центров рассчитаем время начала их работ с учётом требуемого времени обработки на зелёном и синем центрах, находящихся ранее по потоку:<text:line-break/><draw:frame draw:style-name="fr2" draw:name="Врезка1" text:anchor-type="char" svg:x="0cm" svg:y="2.561cm" svg:width="16.499cm" draw:z-index="1"><draw:text-box fo:min-height="0.79cm"><text:p text:style-name="Figure"><draw:frame draw:style-name="fr3" draw:name="Изображение2" text:anchor-type="paragraph" svg:width="16.499cm" style:rel-width="100%" svg:height="0.79cm" style:rel-height="scale" draw:z-index="2"><draw:image xlink:href="Pictures/10000001000005B200000046EC8A172D.png" xlink:type="simple" xlink:show="embed" xlink:actuate="onLoad" draw:mime-type="image/png"/></draw:frame>Рис. 1</text:p></draw:text-box></draw:frame></text:p>
      <text:p text:style-name="P18"/>
      <text:p text:style-name="P18"/>
      <text:list text:continue-numbering="true" text:style-name="WWNum1">
        <text:list-item>
          <text:p text:style-name="P7"><text:span text:style-name="T5">Анализ ситуации по полученным расчетам, выводы</text:span></text:p>
        </text:list-item>
      </text:list>
      <text:p text:style-name="P19">Из-за перегруженности синего центра, его работа будет полностью загружена к концу рабочей недели, что не позволит малиновому, и следовательно, оранжевому ресурсным центрам закончить свою работу в срок и собрать 2 продукта.<text:line-break/><text:tab/><text:span text:style-name="T9">Предложение:<text:line-break/><text:tab/>Ввести дополнительные оборудование и сотрудников для синего ресурсного центра, чтобы выполнять две операции параллельно.</text:span></text:p>
      <text:p text:style-name="P20"><text:span text:style-name="T5">Список используемых источников</text:span></text:p>
      <text:p text:style-name="P21"/>
      <text:list xml:id="list4162789100" text:style-name="L1">
        <text:list-item>
          <text:p text:style-name="P22">Полуэктов, В.А. Управление производственными системами: учебное пособие / В.А. Полуэктов. – Новосибирск: Из-во НГТУ, 2023. </text:p>
        </text:list-item>
        <text:list-item text:style-override="L2">
          <text:p text:style-name="P23">Волков, О. И. Экономика предприятия : учеб. пособие / О.И. Волков, В.К. Скляренко. - 2-е изд. - Москва : ИНФРА-М, 2018. -264 с.- URL: https://znanium.ru/catalog/document?id=464730</text:p>
        </text:list-item>
      </text:list>
      <text:p text:style-name="P21"/>
      <text:p text:style-name="P2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ru" fo:country="RU" style:letter-kerning="false" style:font-name-asian="Calibri1" style:font-size-asian="11pt" style:language-asian="en" style:country-asian="US" style:font-name-complex="Arial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ru" fo:country="RU" style:letter-kerning="false" style:font-name-asian="Calibri1" style:font-size-asian="11pt" style:language-asian="en" style:country-asian="US" style:font-name-complex="Arial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" style:font-family-asian="'Noto Sans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Body_20_Text_20_2" style:display-name="Body Text 2" style:family="paragraph" style:parent-style-name="Standard" loext:linked-style-name="Основной_20_текст_20_2_20_Знак">
      <style:paragraph-properties fo:text-align="justify" style:justify-single-word="false" loext:word-spacing-minimum="75%" loext:word-spacing-maximum="133%"/>
      <style:text-properties style:font-size-complex="10pt"/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 fo:line-height="108%"/>
      <style:text-properties style:font-name="Calibri" fo:font-family="Calibri" style:font-family-generic="roman" style:font-pitch="variable" fo:font-size="11pt" style:font-name-asian="Calibri1" style:font-family-asian="Calibri" style:font-family-generic-asian="system" style:font-pitch-asian="variable" style:font-size-asian="11pt" style:language-asian="en" style:country-asian="US" style:font-name-complex="Arial" style:font-family-complex="Arial" style:font-family-generic-complex="system" style:font-pitch-complex="variable" style:font-size-complex="11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Верхний_20_колонтитул_20_Знак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Footer" style:family="paragraph" style:parent-style-name="Standard" loext:linked-style-name="Нижний_20_колонтитул_20_Знак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Figure" style:family="paragraph" style:parent-style-name="Caption" style:class="extra"/>
    <style:style style:name="Default_20_Paragraph_20_Font" style:display-name="Default Paragraph Font" style:family="text"/>
    <style:style style:name="Основной_20_текст_20_2_20_Знак" style:display-name="Основной текст 2 Знак" style:family="text" style:parent-style-name="Default_20_Paragraph_20_Font" loext:linked-style-name="Body_20_Text_20_2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Верхний_20_колонтитул_20_Знак" style:display-name="Верхний колонтитул Знак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Нижний_20_колонтитул_20_Знак" style:display-name="Нижний колонтитул Знак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Тема Office">
      <loext:theme-colors loext:name="Стандартная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1.251cm" fo:margin-left="3cm" fo:margin-right="1.50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49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7</text:page-number></text:p>
        <text:p text:style-name="Footer"/>
      </style:footer>
      <style:footer-first>
        <text:p text:style-name="Footer"/>
      </style:footer-first>
    </style:master-page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Оля</meta:initial-creator>
    <meta:editing-cycles>19</meta:editing-cycles>
    <meta:creation-date>2020-03-31T04:16:00</meta:creation-date>
    <dc:date>2025-11-28T15:29:27.695000712</dc:date>
    <meta:editing-duration>PT2H14M9S</meta:editing-duration>
    <meta:generator>LibreOffice/25.8.2.2$Linux_X86_64 LibreOffice_project/580$Build-2</meta:generator>
    <meta:print-date>2025-11-24T17:03:43.000860837</meta:print-date>
    <meta:printed-by>Файлы PDF</meta:printed-by>
    <meta:document-statistic meta:table-count="0" meta:image-count="2" meta:object-count="0" meta:page-count="7" meta:paragraph-count="46" meta:word-count="540" meta:character-count="4099" meta:non-whitespace-character-count="3565"/>
    <meta:user-defined meta:name="AppVersion">16.0000</meta:user-defined>
    <meta:template xlink:type="simple" xlink:actuate="onRequest" xlink:title="Normal.dotm" xlink:href=""/>
  </office:meta>
</office:document-meta>
</file>