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81000002AA8C0FB419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</style:style>
    <style:style style:name="P2" style:family="paragraph" style:parent-style-name="Standard">
      <style:paragraph-properties fo:line-height="150%" fo:text-align="center" style:justify-single-word="false"/>
      <style:text-properties fo:font-size="14pt" fo:font-weight="bold" style:font-size-asian="14pt" style:font-weight-asian="bold" style:font-size-complex="14pt"/>
    </style:style>
    <style:style style:name="P3" style:family="paragraph" style:parent-style-name="Body_20_Text_20_2">
      <style:paragraph-properties fo:line-height="150%" fo:text-indent="0.69cm" style:auto-text-indent="false"/>
      <style:text-properties fo:font-size="14pt" style:font-size-asian="14pt" style:font-size-complex="14pt"/>
    </style:style>
    <style:style style:name="P4" style:family="paragraph" style:parent-style-name="Body_20_Text_20_2">
      <style:paragraph-properties fo:line-height="150%" fo:text-align="center" style:justify-single-word="false" loext:word-spacing-minimum="75%" loext:word-spacing-maximum="133%"/>
    </style:style>
    <style:style style:name="P5" style:family="paragraph" style:parent-style-name="Body_20_Text_20_2">
      <style:paragraph-properties fo:line-height="150%" fo:text-align="center" style:justify-single-word="false" loext:word-spacing-minimum="75%" loext:word-spacing-maximum="133%"/>
      <style:text-properties fo:font-size="14pt" style:font-size-asian="14pt" style:font-size-complex="14pt"/>
    </style:style>
    <style:style style:name="P6" style:family="paragraph" style:parent-style-name="Body_20_Text_20_2">
      <style:paragraph-properties fo:line-height="150%" fo:text-indent="0.69cm" style:auto-text-indent="false"/>
    </style:style>
    <style:style style:name="P7" style:family="paragraph" style:parent-style-name="Body_20_Text_20_2">
      <style:paragraph-properties fo:margin-left="1.251cm" fo:line-height="150%" fo:text-align="center" style:justify-single-word="false" fo:text-indent="0.688cm" style:auto-text-indent="false" loext:word-spacing-minimum="75%" loext:word-spacing-maximum="133%"/>
      <style:text-properties fo:font-size="14pt" style:font-size-asian="14pt" style:font-size-complex="14pt"/>
    </style:style>
    <style:style style:name="P8" style:family="paragraph" style:parent-style-name="Body_20_Text_20_2">
      <style:paragraph-properties fo:line-height="150%" fo:text-align="center" style:justify-single-word="false" fo:text-indent="0.688cm" style:auto-text-indent="false" loext:word-spacing-minimum="75%" loext:word-spacing-maximum="133%"/>
      <style:text-properties fo:font-size="14pt" style:font-size-asian="14pt" style:font-size-complex="14pt"/>
    </style:style>
    <style:style style:name="P9" style:family="paragraph" style:parent-style-name="Body_20_Text_20_2">
      <style:paragraph-properties fo:line-height="150%" fo:text-align="center" style:justify-single-word="false" fo:text-indent="0.688cm" style:auto-text-indent="false" loext:word-spacing-minimum="75%" loext:word-spacing-maximum="133%"/>
    </style:style>
    <style:style style:name="P10" style:family="paragraph" style:parent-style-name="List_20_Paragraph" style:list-style-name="WWNum1">
      <style:paragraph-properties fo:margin-top="0cm" fo:margin-bottom="0cm" style:contextual-spacing="true" fo:line-height="150%" fo:break-before="page"/>
    </style:style>
    <style:style style:name="P11" style:family="paragraph" style:parent-style-name="Standard">
      <style:text-properties fo:font-size="14pt" officeooo:paragraph-rsid="000636ca" style:font-size-asian="14pt" style:font-size-complex="14pt"/>
    </style:style>
    <style:style style:name="P12" style:family="paragraph" style:parent-style-name="Standard">
      <style:text-properties fo:font-size="14pt" fo:font-style="italic" officeooo:paragraph-rsid="000636ca" style:font-name-asian="Calibri1" style:font-size-asian="14pt" style:font-style-asian="italic" style:font-size-complex="14pt" style:font-style-complex="italic"/>
    </style:style>
    <style:style style:name="P13" style:family="paragraph" style:parent-style-name="Standard">
      <style:paragraph-properties fo:line-height="150%" fo:text-indent="1.251cm" style:auto-text-indent="false"/>
      <style:text-properties fo:font-size="14pt" officeooo:paragraph-rsid="000636ca" style:font-size-asian="14pt" style:font-size-complex="14pt"/>
    </style:style>
    <style:style style:name="P14" style:family="paragraph" style:parent-style-name="Standard">
      <style:paragraph-properties fo:margin-left="0cm" fo:line-height="150%" fo:text-indent="0cm" style:auto-text-indent="false"/>
      <style:text-properties fo:font-size="14pt" style:font-name-asian="Calibri1" style:font-size-asian="14pt" style:font-size-complex="14pt"/>
    </style:style>
    <style:style style:name="P15" style:family="paragraph" style:parent-style-name="Standard">
      <style:paragraph-properties fo:line-height="150%"/>
      <style:text-properties fo:font-size="14pt" style:font-name-asian="Calibri1" style:font-size-asian="14pt" style:font-size-complex="14pt"/>
    </style:style>
    <style:style style:name="P16" style:family="paragraph" style:parent-style-name="List_20_Paragraph" style:list-style-name="WWNum1">
      <style:paragraph-properties fo:margin-top="0cm" fo:margin-bottom="0cm" style:contextual-spacing="true" fo:line-height="150%" fo:break-before="page"/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P17" style:family="paragraph" style:parent-style-name="List_20_Paragraph" style:list-style-name="WWNum1">
      <style:paragraph-properties fo:margin-left="0cm" fo:margin-top="0cm" fo:margin-bottom="0cm" style:contextual-spacing="true" fo:line-height="150%" fo:text-indent="0cm" style:auto-text-indent="false"/>
      <style:text-properties style:font-name="Times New Roman" fo:font-size="14pt" fo:font-weight="bold" officeooo:rsid="0007a19a" officeooo:paragraph-rsid="0007a19a" style:font-size-asian="14pt" style:font-weight-asian="bold" style:font-name-complex="Times New Roman1" style:font-size-complex="14pt"/>
    </style:style>
    <style:style style:name="P18" style:family="paragraph" style:parent-style-name="Text_20_body">
      <style:paragraph-properties fo:margin-left="0cm" fo:line-height="150%" fo:text-indent="0cm" style:auto-text-indent="false"/>
      <style:text-properties fo:font-size="14pt" style:font-size-asian="14pt" style:font-size-complex="14pt"/>
    </style:style>
    <style:style style:name="P19" style:family="paragraph" style:parent-style-name="Text_20_body" style:list-style-name="L1">
      <style:paragraph-properties fo:line-height="150%"/>
      <style:text-properties fo:font-size="14pt" style:font-size-asian="14pt" style:font-size-complex="14pt"/>
    </style:style>
    <style:style style:name="P20" style:family="paragraph" style:parent-style-name="Text_20_body">
      <style:paragraph-properties fo:line-height="150%"/>
      <style:text-properties fo:font-size="14pt" style:font-size-asian="14pt" style:font-size-complex="14pt"/>
    </style:style>
    <style:style style:name="P21" style:family="paragraph" style:parent-style-name="Text_20_body" style:list-style-name="L2">
      <style:paragraph-properties fo:line-height="150%"/>
      <style:text-properties fo:font-size="14pt" style:font-size-asian="14pt" style:font-size-complex="14pt"/>
    </style:style>
    <style:style style:name="P22" style:family="paragraph" style:parent-style-name="Text_20_body" style:list-style-name="L3">
      <style:paragraph-properties fo:line-height="150%"/>
      <style:text-properties fo:font-size="14pt" style:font-size-asian="14pt" style:font-size-complex="14pt"/>
    </style:style>
    <style:style style:name="P23" style:family="paragraph" style:parent-style-name="Text_20_body" style:list-style-name="L4">
      <style:paragraph-properties fo:line-height="150%"/>
      <style:text-properties fo:font-size="14pt" style:font-size-asian="14pt" style:font-size-complex="14pt"/>
    </style:style>
    <style:style style:name="P24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25" style:family="paragraph" style:parent-style-name="Text_20_body">
      <style:paragraph-properties fo:margin-left="0cm" fo:margin-top="0cm" fo:margin-bottom="0cm" style:contextual-spacing="true" fo:line-height="150%" fo:text-indent="1.251cm" style:auto-text-indent="false"/>
      <style:text-properties style:font-name="Times New Roman" fo:font-size="14pt" fo:font-style="italic" style:font-name-asian="Calibri1" style:font-size-asian="14pt" style:language-asian="en" style:country-asian="US" style:font-style-asian="italic" style:font-name-complex="Times New Roman1" style:font-size-complex="14pt" style:font-style-complex="italic"/>
    </style:style>
    <style:style style:name="P26" style:family="paragraph" style:parent-style-name="Text_20_body" style:list-style-name="L5">
      <style:paragraph-properties fo:line-height="150%"/>
      <style:text-properties fo:font-size="14pt" fo:font-style="italic" style:font-name-asian="Calibri1" style:font-size-asian="14pt" style:language-asian="en" style:country-asian="US" style:font-style-asian="italic" style:font-size-complex="14pt" style:font-style-complex="italic"/>
    </style:style>
    <style:style style:name="P27" style:family="paragraph" style:parent-style-name="Text_20_body">
      <style:paragraph-properties fo:line-height="150%"/>
      <style:text-properties fo:font-size="14pt" fo:font-style="italic" style:font-name-asian="Calibri1" style:font-size-asian="14pt" style:language-asian="en" style:country-asian="US" style:font-style-asian="italic" style:font-size-complex="14pt" style:font-style-complex="italic"/>
    </style:style>
    <style:style style:name="P28" style:family="paragraph" style:parent-style-name="Text_20_body" style:list-style-name="L6">
      <style:paragraph-properties fo:line-height="150%"/>
      <style:text-properties fo:font-size="14pt" fo:font-style="italic" style:font-name-asian="Calibri1" style:font-size-asian="14pt" style:language-asian="en" style:country-asian="US" style:font-style-asian="italic" style:font-size-complex="14pt" style:font-style-complex="italic"/>
    </style:style>
    <style:style style:name="P29" style:family="paragraph" style:parent-style-name="List_20_Paragraph">
      <style:paragraph-properties fo:margin-left="0cm" fo:margin-top="0cm" fo:margin-bottom="0cm" style:contextual-spacing="true" fo:line-height="150%" fo:text-indent="1.251cm" style:auto-text-indent="false"/>
      <style:text-properties style:font-name="Times New Roman" fo:font-size="14pt" fo:font-style="italic" style:font-size-asian="14pt" style:font-style-asian="italic" style:font-name-complex="Times New Roman1" style:font-size-complex="14pt" style:font-style-complex="italic"/>
    </style:style>
    <style:style style:name="P30" style:family="paragraph" style:parent-style-name="List_20_Paragraph">
      <style:paragraph-properties fo:margin-left="0cm" fo:margin-top="0cm" fo:margin-bottom="0cm" style:contextual-spacing="true" fo:line-height="150%" fo:text-indent="1.251cm" style:auto-text-indent="false"/>
      <style:text-properties style:font-name="Times New Roman" fo:font-size="14pt" style:font-size-asian="14pt" style:font-name-complex="Times New Roman1" style:font-size-complex="14pt"/>
    </style:style>
    <style:style style:name="P31" style:family="paragraph" style:parent-style-name="List_20_Paragraph">
      <style:paragraph-properties fo:margin-top="0cm" fo:margin-bottom="0cm" style:contextual-spacing="true" fo:line-height="150%"/>
      <style:text-properties style:font-name="Times New Roman" fo:font-size="14pt" style:font-size-asian="14pt" style:font-name-complex="Times New Roman1" style:font-size-complex="14pt"/>
    </style:style>
    <style:style style:name="P32" style:family="paragraph" style:parent-style-name="List_20_Paragraph">
      <style:paragraph-properties fo:margin-top="0cm" fo:margin-bottom="0cm" style:contextual-spacing="true" fo:line-height="150%" fo:break-before="page"/>
    </style:style>
    <style:style style:name="P33" style:family="paragraph" style:parent-style-name="Standard">
      <style:paragraph-properties fo:line-height="150%" fo:text-indent="1.251cm" style:auto-text-indent="false"/>
      <style:text-properties fo:font-size="14pt" style:font-size-asian="14pt" style:font-size-complex="14pt"/>
    </style:style>
    <style:style style:name="P34" style:family="paragraph" style:parent-style-name="Text_20_body" style:list-style-name="L7">
      <style:paragraph-properties fo:line-height="150%"/>
      <style:text-properties fo:font-size="14pt" style:font-size-asian="14pt" style:font-size-complex="14pt"/>
    </style:style>
    <style:style style:name="P35" style:family="paragraph" style:parent-style-name="Text_20_body" style:list-style-name="L8">
      <style:paragraph-properties fo:margin-top="0cm" fo:margin-bottom="0cm" style:contextual-spacing="false" fo:line-height="150%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fo:letter-spacing="-0.011cm" style:font-size-asian="14pt" style:font-size-complex="14pt"/>
    </style:style>
    <style:style style:name="T3" style:family="text">
      <style:text-properties fo:font-size="14pt" fo:font-weight="bold" style:font-size-asian="14pt" style:font-weight-asian="bold" style:font-size-complex="14pt"/>
    </style:style>
    <style:style style:name="T4" style:family="text">
      <style:text-properties fo:font-size="14pt" style:text-underline-style="solid" style:text-underline-width="auto" style:text-underline-color="font-color" style:font-size-asian="14pt" style:font-size-complex="14pt"/>
    </style:style>
    <style:style style:name="T5" style:family="text">
      <style:text-properties fo:font-size="14pt" officeooo:rsid="000636ca" style:font-size-asian="14pt" style:font-size-complex="14pt"/>
    </style:style>
    <style:style style:name="T6" style:family="text">
      <style:text-properties fo:font-size="14pt" fo:font-style="italic" style:font-size-asian="14pt" style:font-style-asian="italic" style:font-size-complex="14pt"/>
    </style:style>
    <style:style style:name="T7" style:family="text">
      <style:text-properties fo:font-size="14pt" fo:background-color="#ffff00" loext:char-shading-value="0" style:font-size-asian="14pt" style:font-size-complex="14pt" style:font-weight-complex="bold"/>
    </style:style>
    <style:style style:name="T8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9" style:family="text">
      <style:text-properties fo:color="#000000" loext:opacity="100%" style:font-name="Times New Roman" fo:font-size="14pt" fo:letter-spacing="-0.004cm" fo:font-weight="bold" style:font-name-asian="Times New Roman1" style:font-size-asian="14pt" style:font-weight-asian="bold" style:font-name-complex="Times New Roman1" style:font-size-complex="14pt">
        <loext:char-complex-color loext:theme-type="dark1" loext:color-type="theme"/>
      </style:text-properties>
    </style:style>
    <style:style style:name="T10" style:family="text">
      <style:text-properties officeooo:rsid="000670cf"/>
    </style:style>
    <style:style style:name="T11" style:family="text">
      <style:text-properties fo:font-style="italic" style:font-name-asian="Calibri1" style:font-style-asian="italic" style:font-style-complex="italic"/>
    </style:style>
    <style:style style:name="T12" style:family="text">
      <style:text-properties fo:font-style="italic" officeooo:rsid="000670cf" style:font-name-asian="Calibri1" style:font-style-asian="italic" style:font-style-complex="italic"/>
    </style:style>
    <style:style style:name="T13" style:family="text">
      <style:text-properties fo:font-size="14pt" style:font-name-asian="Calibri1" style:font-size-asian="14pt" style:font-size-complex="14pt"/>
    </style:style>
    <style:style style:name="T14" style:family="text">
      <style:text-properties officeooo:rsid="0007a19a"/>
    </style:style>
    <style:style style:name="T15" style:family="text">
      <style:text-properties style:font-name="Times New Roman" fo:font-size="14pt" fo:font-style="italic" style:font-size-asian="14pt" style:font-style-asian="italic" style:font-name-complex="Times New Roman1" style:font-size-complex="14pt" style:font-style-complex="italic"/>
    </style:style>
    <style:style style:name="T16" style:family="text">
      <style:text-properties officeooo:rsid="00098e12"/>
    </style:style>
    <style:style style:name="T17" style:family="text">
      <style:text-properties style:font-name="Times New Roman" fo:font-size="14pt" style:font-size-asian="14pt" style:font-name-complex="Times New Roman1" style:font-size-complex="14pt"/>
    </style:style>
    <style:style style:name="fr1" style:family="graphic" style:parent-style-name="Frame">
      <style:graphic-properties fo:margin-left="0cm" fo:margin-right="0cm" fo:margin-top="0cm" fo:margin-bottom="0cm" style:wrap="dynamic" style:number-wrapped-paragraphs="no-limit" style:vertical-pos="top" style:vertical-rel="paragraph" style:horizontal-pos="center" style:horizontal-rel="paragraph" fo:padding="0cm" fo:border="none"/>
    </style:style>
    <style:style style:name="fr2" style:family="graphic" style:parent-style-name="Graphics">
      <style:graphic-properties fo:margin-left="0cm" fo:margin-right="0cm" fo:margin-top="0cm" fo:margin-bottom="0cm" style:run-through="foreground" style:wrap="none" style:vertical-pos="top" style:vertical-rel="paragraph-content" style:horizontal-pos="center" style:horizontal-rel="paragraph-content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Федеральное государственное бюджетное образовательное учреждение высшего образования</text:span><text:span text:style-name="T1"/></text:p>
      <text:p text:style-name="P1" loext:marker-style-name="T2"><text:span text:style-name="T2">«Новосибирский государственный технический университет»</text:span><text:span text:style-name="T2"/></text:p>
      <text:p text:style-name="P1" loext:marker-style-name="T1"><text:span text:style-name="T2">Кафедра менеджмента</text:span><text:span text:style-name="T2"/></text:p>
      <text:p text:style-name="P2" loext:marker-style-name="T3"/>
      <text:p text:style-name="P2" loext:marker-style-name="T3"/>
      <text:p text:style-name="P2" loext:marker-style-name="T3"/>
      <text:p text:style-name="P2" loext:marker-style-name="T3"/>
      <text:p text:style-name="P2" loext:marker-style-name="T3"/>
      <text:p text:style-name="P2" loext:marker-style-name="T3"/>
      <text:p text:style-name="P1" loext:marker-style-name="T3"><text:span text:style-name="T3">ПРАКТИЧЕСКАЯ РАБОТА № 1</text:span><text:span text:style-name="T3"/></text:p>
      <text:p text:style-name="P3" loext:marker-style-name="T1"/>
      <text:p text:style-name="P4" loext:marker-style-name="T1"><text:span text:style-name="T1">по дисциплине «Управление производственными системами»</text:span><text:span text:style-name="T1"/></text:p>
      <text:p text:style-name="P5" loext:marker-style-name="T1"/>
      <text:p text:style-name="P4" loext:marker-style-name="T3"><text:span text:style-name="T3">Управление производственными системами на основе анализа внешней и внутренней среды: кейс ООО «Карбау»</text:span><text:span text:style-name="T3"/></text:p>
      <text:p text:style-name="P3" loext:marker-style-name="T1"/>
      <text:p text:style-name="P3" loext:marker-style-name="T1"/>
      <text:p text:style-name="P3" loext:marker-style-name="T1"/>
      <text:p text:style-name="P3" loext:marker-style-name="T1"/>
      <text:p text:style-name="P3" loext:marker-style-name="T1"/>
      <text:p text:style-name="P6" loext:marker-style-name="T1"><text:span text:style-name="T1">Выполнил:<text:tab/><text:tab/><text:tab/><text:tab/><text:tab/>Проверил:</text:span><text:span text:style-name="T1"/></text:p>
      <text:p text:style-name="P6" loext:marker-style-name="T4"><text:span text:style-name="T1">Студент: </text:span><text:span text:style-name="T5">Иванов А.А. <text:s text:c="4"/></text:span><text:span text:style-name="T6"><text:tab/><text:tab/> <text:s text:c="9"/></text:span><text:span text:style-name="T1">Преподаватель: </text:span><text:span text:style-name="T5">Клавсуц И.Л.</text:span></text:p>
      <text:p text:style-name="P6" loext:marker-style-name="T4"><text:span text:style-name="T1">Группа: </text:span><text:span text:style-name="T5">РЭ3-31 <text:s text:c="18"/></text:span><text:span text:style-name="T1"><text:tab/><text:tab/>Балл: __________________________</text:span></text:p>
      <text:p text:style-name="P6" loext:marker-style-name="T1"><text:span text:style-name="T1">«_____»____________202_ г.<text:tab/><text:tab/>«_____»_____________202_ г</text:span><text:span text:style-name="T1"/></text:p>
      <text:p text:style-name="P3" loext:marker-style-name="T1"/>
      <text:p text:style-name="P7"/>
      <text:p text:style-name="P8" loext:marker-style-name="T1"/>
      <text:p text:style-name="P9" loext:marker-style-name="T7"><text:span text:style-name="T1">Новосибирск, 202</text:span><text:span text:style-name="T5">5</text:span></text:p>
      <text:list text:style-name="WWNum1">
        <text:list-item>
          <text:p text:style-name="P10" loext:marker-style-name="T8"><text:span text:style-name="T9">Анализ проблемной ситуации компании ООО «Карбау»</text:span><text:span text:style-name="T9"/></text:p>
        </text:list-item>
      </text:list>
      <text:p text:style-name="P11">1.1. Целеполагание</text:p>
      <text:p text:style-name="P11">Основная цель ООО «Карбау», согласно кейсу, — обеспечение рентабельности, превышающей среднеотраслевую, путем сохранения соответствующей доли рынка. Ключевые показатели для измерения достижения цели:</text:p>
      <text:p text:style-name="P11"><text:s text:c="3"/>Объем продаж (шт.)</text:p>
      <text:p text:style-name="P11"><text:s text:c="3"/>Выручка (евро)</text:p>
      <text:p text:style-name="P11"><text:s text:c="3"/>Прибыль (евро)</text:p>
      <text:p text:style-name="P11"><text:s text:c="3"/>Доля рынка (%)</text:p>
      <text:p text:style-name="P11"><text:s text:c="3"/>Рентабельность.</text:p>
      <text:p text:style-name="P11"/>
      <text:p text:style-name="P11">Проблема, выявленная на данном этапе: недостижение целевых показателей прибыли и доли рынка из-за обострения конкуренции.</text:p>
      <text:p text:style-name="P11"/>
      <text:p text:style-name="P11">1.2. Анализ проблем</text:p>
      <text:p text:style-name="P11">Причины возникшей проблемы лежат как во внешней, так и во внутренней среде компании.</text:p>
      <text:p text:style-name="P11"/>
      <text:p text:style-name="P11"><text:s text:c="3"/>Внешние причины:</text:p>
      <text:p text:style-name="P11"><text:s text:c="7"/>Выход на рынок новых сильных конкурентов из Италии и Франции.</text:p>
      <text:p text:style-name="P11"><text:s text:c="7"/>Предложение конкурентами аналогичных продуктов по более низким ценам (17 500 – 18 000 евро против 18 500 евро у «Карбау»).</text:p>
      <text:p text:style-name="P11"><text:s text:c="7"/>Ожидаемое сокращение доли рынка «Карбау» на 20% в следующем году.</text:p>
      <text:p text:style-name="P11"/>
      <text:p text:style-name="P11"><text:s text:c="3"/>Внутренние причины:</text:p>
      <text:p text:style-name="P11"><text:s text:c="7"/>Высокие затраты на производство, обусловленные частично устаревшим машинным парком.</text:p>
      <text:p text:style-name="P11"><text:s text:c="7"/>«Полукустарный» характер производства, ограничивающий эффективность.</text:p>
      <text:p text:style-name="P11"><text:s text:c="7"/>Наличие нескольких альтернативных, но взаимоисключающих программ по улучшению ситуации (от начальника производства и от консультантов).</text:p>
      <text:p text:style-name="P11"/>
      <text:p text:style-name="P11">1.3. Расчет рыночных и финансовых показателей <text:span text:style-name="T10">при неизменной политике:</text:span></text:p>
      <text:p text:style-name="P11"/>
      <text:p text:style-name="P11"><text:s text:c="3"/>Анализ рынка: Совокупный спрос на рынке ЕС рос стабильно: 2013 - 845 шт., 2014 - 929 шт., 2015 - 1022 шт., 2016 - 1125 шт. Среднегодовой темп роста <text:span text:style-name="T10">приблизительно равен </text:span>10%. Прогноз на 2017 год: 1125<text:span text:style-name="T10">*</text:span>1.1 = 1238 шт.</text:p>
      <text:p text:style-name="P11"><text:s text:c="3"/>Доля рынка «Карбау»: В 2016 году компания продала 450 шт. при общем рынке 1125 шт. -&gt; Доля = 450 / 1125 = 40%.</text:p>
      <text:p text:style-name="P11"><text:s text:c="3"/>Прогноз на 2017 год: С учетом потери 20% доли рынка, прогнозируемая доля составит 40%<text:span text:style-name="T10">*(100%-20%)</text:span> = 32%.</text:p>
      <text:p text:style-name="P11"><text:soft-page-break/><text:s text:c="3"/>Прогнозный объем продаж: 1238<text:span text:style-name="T10">*</text:span>32% = 396 шт.</text:p>
      <text:p text:style-name="P11"/>
      <text:p text:style-name="P11">Расчет финансовых результатов на 2017 год по текущей схеме <text:span text:style-name="T10">работы завода</text:span>:</text:p>
      <text:p text:style-name="P11"><text:s text:c="3"/>Выручка: 396<text:span text:style-name="T10">*</text:span>18 500 € = 7 326 000 €</text:p>
      <text:p text:style-name="P11"><text:s text:c="3"/>Постоянные затраты: 2 430 000 €</text:p>
      <text:p text:style-name="P11"><text:s text:c="3"/>Переменные затраты: 396<text:span text:style-name="T10">*</text:span>(5 490 000 € / 450) = 396<text:span text:style-name="T10">*</text:span>12 200 = 4 831 200 €</text:p>
      <text:p text:style-name="P11"><text:s text:c="3"/>Прибыль: 7 326 000 € - 2 430 000 € - 4 831 200 € = 64 800 €</text:p>
      <text:p text:style-name="P12"/>
      <text:p text:style-name="P13"><text:span text:style-name="T11">Вывод: При сохранении текущей ситуации компания останется прибыльной, но ее прибыль сократится более чем в </text:span><text:span text:style-name="T12">6</text:span><text:span text:style-name="T11"> раз по сравнению с прошлым годом. Таким образом, прибыль упадет с 405 000 € до 64 800 €, что является критическим снижением.</text:span></text:p>
      <text:p text:style-name="P14"/>
      <text:p text:style-name="P15" loext:marker-style-name="T13"/>
      <text:list xml:id="list182612217301802" text:continue-numbering="true" text:style-name="WWNum1">
        <text:list-item>
          <text:p text:style-name="P16" loext:marker-style-name="T8">Альтернативные решения и прогноз их последствий:</text:p>
          <text:p text:style-name="P17">Рассмотрим по одному сценарию развития событий, на каждый из предложенных вариантов, включая текущее положение дел.</text:p>
        </text:list-item>
      </text:list>
      <text:p text:style-name="P18" loext:marker-style-name="T1"><text:span text:style-name="Strong_20_Emphasis">Сценарий 0: Базовый (Текущая ситуация)</text:span></text:p>
      <text:list text:style-name="L1">
        <text:list-item>
          <text:p text:style-name="P19">Объем продаж: 396 шт.</text:p>
        </text:list-item>
        <text:list-item>
          <text:p text:style-name="P19">Цена: 18 500 €</text:p>
        </text:list-item>
        <text:list-item>
          <text:p text:style-name="P19">Выручка: <text:span text:style-name="Strong_20_Emphasis">7 326 000 €</text:span></text:p>
        </text:list-item>
        <text:list-item>
          <text:p text:style-name="P19">Постоянные затраты: <text:span text:style-name="Strong_20_Emphasis">2 430 000 €</text:span></text:p>
        </text:list-item>
        <text:list-item>
          <text:p text:style-name="P19">Переменные затраты на ед.: <text:span text:style-name="Strong_20_Emphasis">12 200 €</text:span></text:p>
        </text:list-item>
        <text:list-item>
          <text:p text:style-name="P19">Общие переменные затраты: <text:span text:style-name="Strong_20_Emphasis">4 831 200 €</text:span></text:p>
        </text:list-item>
        <text:list-item>
          <text:p text:style-name="P19"><text:span text:style-name="Strong_20_Emphasis">Прибыль: 64 800 €</text:span></text:p>
        </text:list-item>
      </text:list>
      <text:p text:style-name="P20"><text:span text:style-name="Strong_20_Emphasis">Сценарий 1: Рационализация (Предложение начальника производства)</text:span></text:p>
      <text:list text:style-name="L2">
        <text:list-item>
          <text:p text:style-name="P21">Объем продаж: 530 шт.</text:p>
        </text:list-item>
        <text:list-item>
          <text:p text:style-name="P21">Цена: 18 500 €</text:p>
        </text:list-item>
        <text:list-item>
          <text:p text:style-name="P21">Выручка: 530 * 18 500 = <text:span text:style-name="Strong_20_Emphasis">9 805 000 €</text:span></text:p>
        </text:list-item>
        <text:list-item>
          <text:p text:style-name="P21">Постоянные затраты: <text:span text:style-name="Strong_20_Emphasis">3 000 000 €</text:span></text:p>
        </text:list-item>
        <text:list-item>
          <text:p text:style-name="P21">Переменные затраты на ед.: <text:span text:style-name="Strong_20_Emphasis">10 100 €</text:span></text:p>
        </text:list-item>
        <text:list-item>
          <text:p text:style-name="P21">Общие переменные затраты: 530 * 10 100 = <text:span text:style-name="Strong_20_Emphasis">5 353 000 €</text:span></text:p>
        </text:list-item>
        <text:list-item>
          <text:p text:style-name="P21"><text:span text:style-name="Strong_20_Emphasis">Прибыль: 9 805 000 - 3 000 000 - 5 353 000 = 1 452 000 €</text:span></text:p>
        </text:list-item>
      </text:list>
      <text:p text:style-name="P20"><text:span text:style-name="Strong_20_Emphasis">Сценарий 2: Поточное производство (Предложение консультантов)</text:span></text:p>
      <text:list text:style-name="L3">
        <text:list-item>
          <text:p text:style-name="P22">Объем продаж: 600 шт.</text:p>
        </text:list-item>
        <text:list-item>
          <text:p text:style-name="P22">Цена: 18 500 €</text:p>
        </text:list-item>
        <text:list-item>
          <text:p text:style-name="P22">Выручка: 600 * 18 500 = <text:span text:style-name="Strong_20_Emphasis">11 100 000 €</text:span></text:p>
        </text:list-item>
        <text:list-item>
          <text:p text:style-name="P22"><text:soft-page-break/>Постоянные затраты: <text:span text:style-name="Strong_20_Emphasis">3 600 000 €</text:span></text:p>
        </text:list-item>
        <text:list-item>
          <text:p text:style-name="P22">Переменные затраты на ед.: <text:span text:style-name="Strong_20_Emphasis">8 600 €</text:span></text:p>
        </text:list-item>
        <text:list-item>
          <text:p text:style-name="P22">Общие переменные затраты: 600 * 8 600 = <text:span text:style-name="Strong_20_Emphasis">5 160 000 €</text:span></text:p>
        </text:list-item>
        <text:list-item>
          <text:p text:style-name="P22"><text:span text:style-name="Strong_20_Emphasis">Прибыль: 11 100 000 - 3 600 000 - 5 160 000 = 2 340 000 €</text:span></text:p>
        </text:list-item>
      </text:list>
      <text:p text:style-name="P20"><text:span text:style-name="Strong_20_Emphasis">Сценарий 3: Модернизация продукта (Предложение начальника сбыта)</text:span></text:p>
      <text:list text:style-name="L4">
        <text:list-item>
          <text:p text:style-name="P23">Улучшение продукта без повышения цены сохраняет долю рынка.</text:p>
        </text:list-item>
        <text:list-item>
          <text:p text:style-name="P23">Объем продаж: 1238 шт. * 40% = <text:span text:style-name="Strong_20_Emphasis">495 шт.</text:span></text:p>
        </text:list-item>
        <text:list-item>
          <text:p text:style-name="P23">Цена: 18 <text:span text:style-name="T14">9</text:span>00 €</text:p>
        </text:list-item>
        <text:list-item>
          <text:p text:style-name="P23">Выручка: 495 * 18 <text:span text:style-name="T14">9</text:span>00 = <text:span text:style-name="Strong_20_Emphasis">9 </text:span><text:span text:style-name="Strong_20_Emphasis"><text:span text:style-name="T14">3</text:span></text:span><text:span text:style-name="Strong_20_Emphasis">5</text:span><text:span text:style-name="Strong_20_Emphasis"><text:span text:style-name="T14">5</text:span></text:span><text:span text:style-name="Strong_20_Emphasis"> 500 €</text:span></text:p>
        </text:list-item>
        <text:list-item>
          <text:p text:style-name="P23">Постоянные затраты: 2 430 000 + (220 000 + 100 000) / 5 лет (амортизация инвестиций за 5 лет) = <text:span text:style-name="Strong_20_Emphasis">2 430 000 + 64 000 = 2 494 000 €</text:span></text:p>
        </text:list-item>
        <text:list-item>
          <text:p text:style-name="P23">Переменные затраты на ед.: <text:span text:style-name="Strong_20_Emphasis">12 200 €</text:span></text:p>
        </text:list-item>
        <text:list-item>
          <text:p text:style-name="P23">Общие переменные затраты: 495 * 12 200 = <text:span text:style-name="Strong_20_Emphasis">6 039 000 €</text:span></text:p>
        </text:list-item>
        <text:list-item>
          <text:p text:style-name="P23"><text:span text:style-name="Strong_20_Emphasis">Прибыль: 9 </text:span><text:span text:style-name="Strong_20_Emphasis"><text:span text:style-name="T14">3</text:span></text:span><text:span text:style-name="Strong_20_Emphasis">5</text:span><text:span text:style-name="Strong_20_Emphasis"><text:span text:style-name="T14">5</text:span></text:span><text:span text:style-name="Strong_20_Emphasis"> 500 - 2 494 000 - 6 039 000 = </text:span><text:span text:style-name="Strong_20_Emphasis"><text:span text:style-name="T14">822</text:span></text:span><text:span text:style-name="Strong_20_Emphasis"> 500 €</text:span></text:p>
        </text:list-item>
      </text:list>
      <text:p text:style-name="P24" loext:marker-style-name="T1"><draw:frame draw:style-name="fr1" draw:name="Врезка1" text:anchor-type="char" svg:width="16.499cm" draw:z-index="0"><draw:text-box fo:min-height="9.76cm"><text:p text:style-name="Caption"><draw:frame draw:style-name="fr2" draw:name="Изображение1" text:anchor-type="paragraph" svg:width="16.457cm" style:rel-width="100%" svg:height="9.733cm" style:rel-height="scale" draw:z-index="1"><draw:image xlink:href="Pictures/1000000100000481000002AA8C0FB419.png" xlink:type="simple" xlink:show="embed" xlink:actuate="onLoad" draw:mime-type="image/png"/></draw:frame>рис.1 - Графики безубыточности</text:p></draw:text-box></draw:frame><text:soft-page-break/></text:p>
      <text:list text:continue-list="list182612217301802" text:style-name="WWNum1">
        <text:list-item>
          <text:p text:style-name="P10" loext:marker-style-name="T8"><text:span text:style-name="T8">Обоснование предлагаемого к реализации варианта:</text:span></text:p>
        </text:list-item>
      </text:list>
      <text:p text:style-name="P25" loext:marker-style-name="T15"><text:span text:style-name="Strong_20_Emphasis">Выводы о прибыльности/убыточности вариантов:</text:span></text:p>
      <text:list text:style-name="L5">
        <text:list-item>
          <text:p text:style-name="P26"><text:span text:style-name="Strong_20_Emphasis">Сценарий 0 (Базовый):</text:span> Компания остается с минимальной прибылью (64 800 €), что не соответствует цели по превышению среднеотраслевой рентабельности. Риск дальнейшей потери рынка высок.</text:p>
        </text:list-item>
        <text:list-item>
          <text:p text:style-name="P26"><text:span text:style-name="Strong_20_Emphasis">Сценарий 1 (Рационализация):</text:span> Высокая прибыль (1,45 млн.€). Риски: требуются инвестиции в обновление парка, но они умеренные по сравнению со Сценарием 2. </text:p>
        </text:list-item>
        <text:list-item>
          <text:p text:style-name="P26"><text:span text:style-name="Strong_20_Emphasis">Сценарий 2 (Поточное производство):</text:span> Максимальная прибыль (2,34 млн.€). Риски: самые высокие капитальные затраты, наибольшее увеличение постоянных издерж<text:span text:style-name="T16">ок</text:span>. Компания становится чувствительной к спадам на рынке из-за высокого операционного рычага. </text:p>
        </text:list-item>
        <text:list-item>
          <text:p text:style-name="P26"><text:span text:style-name="Strong_20_Emphasis">Сценарий 3 (Модернизация):</text:span> Прибыльность (0,<text:span text:style-name="T16">8</text:span>2 млн.€) значительно выше базового сценария, но ниже, чем у производственных сценариев. Риск: улучшение продукта может не оказать достаточного влияния на покупателей в условиях ценовой конкуренции.</text:p>
        </text:list-item>
      </text:list>
      <text:p text:style-name="P27"><text:span text:style-name="Strong_20_Emphasis">Предлагаемый к реализации вариант:</text:span></text:p>
      <text:p text:style-name="P27">Учитывая цель компании — <text:span text:style-name="Strong_20_Emphasis">обеспечение стабильно высокой рентабельности</text:span> — и приемлемый уровень риска, к реализации рекомендуется <text:span text:style-name="Strong_20_Emphasis">Сценарий 1: Программа рационализации начальника производства</text:span>.</text:p>
      <text:p text:style-name="P27"><text:span text:style-name="Strong_20_Emphasis">Обоснование:</text:span></text:p>
      <text:list text:style-name="L6">
        <text:list-item>
          <text:p text:style-name="P28">Данный сценарий обеспечивает значительный рост прибыли (в <text:span text:style-name="T16">36</text:span> раз по сравнению с базовым сценарием).</text:p>
        </text:list-item>
        <text:list-item>
          <text:p text:style-name="P28"><text:soft-page-break/>Он позволяет компании гибко реагировать на <text:span text:style-name="T16">изменения</text:span> рынка, не делая ставку на максимальную загрузку мощностей, как в Сценарии 2.</text:p>
        </text:list-item>
        <text:list-item>
          <text:p text:style-name="P28">Затраты на реализацию (увеличение постоянных затрат до 3 млн.€) ниже, чем при переходе на поточное производство (3,6 млн.€), что снижает финансовые риски.</text:p>
        </text:list-item>
        <text:list-item>
          <text:p text:style-name="P28">Сценарий напрямую решает ключевую внутреннюю проблему — высокие переменные издержки, снижая их с 12 200 € до 10 100 € за штуку.</text:p>
        </text:list-item>
        <text:list-item>
          <text:p text:style-name="P28">Хотя Сценарий 2 формально прибыльнее, его реализация сопряжена с коренной перестройкой производства, что в условиях только что наметившейся кризисной ситуации является излишне рискованным.</text:p>
        </text:list-item>
      </text:list>
      <text:p text:style-name="P27">Таким образом, <text:span text:style-name="Strong_20_Emphasis">Сценарий 1</text:span> является оптимальным, так как он обеспечивает достижение стратегической цели компании при разумном балансе между прибылью, рисками и объемом необходимых инвестиций.</text:p>
      <text:p text:style-name="P29" loext:marker-style-name="T15"/>
      <text:p text:style-name="P30" loext:marker-style-name="T17"/>
      <text:p text:style-name="P31" loext:marker-style-name="T17"/>
      <text:p text:style-name="P32" loext:marker-style-name="T8"><text:span text:style-name="T8">Список используемых источников</text:span><text:span text:style-name="T8"/></text:p>
      <text:p text:style-name="P33" loext:marker-style-name="T1"/>
      <text:list xml:id="list1743306545" text:style-name="L7">
        <text:list-item>
          <text:p text:style-name="P34">Волков, О. И. Экономика предприятия : учеб. пособие / О.И. Волков, В.К. Скляренко. - 2-е изд. - Москва : ИНФРА-М, 2018. -264 с.- URL: https://znanium.com/catalog/product/930175</text:p>
        </text:list-item>
        <text:list-item text:style-override="L8">
          <text:p text:style-name="P35">Грибов, В. Д. Экономика предприятия : учебник. Практикум / В.Д. Грибов, В.П. Грузинов. - 8-е изд., перераб. и доп. - Москва : КУРС : ИНФРА-М, 2018. -  448 с. -URL: https://znanium.com/catalog/product/930124</text:p>
        </text:list-item>
        <text:list-item text:style-override="L8">
          <text:p text:style-name="P35">Планирование на предприятии [Электронный ресурс]: Учебник / Э.А. Афитов. - М.: НИЦ ИНФРА-М; Мн.: Нов. знание, 2015. - 344 с. - URL: http://znanium.com/bookread2.php?book=483207</text:p>
        </text:list-item>
      </text:list>
      <text:p text:style-name="P33" loext:marker-style-name="T1"/>
      <text:p text:style-name="P33" loext:marker-style-name="T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Arial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Arial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" style:font-family-asian="'Noto Sans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Body_20_Text_20_2" style:display-name="Body Text 2" style:family="paragraph" style:parent-style-name="Standard" loext:linked-style-name="Основной_20_текст_20_2_20_Знак">
      <style:paragraph-properties fo:text-align="justify" style:justify-single-word="false" loext:word-spacing-minimum="75%" loext:word-spacing-maximum="133%"/>
      <style:text-properties style:font-size-complex="10pt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 fo:line-height="108%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name-complex="Arial" style:font-family-complex="Arial" style:font-family-generic-complex="system" style:font-pitch-complex="variable" style:font-size-complex="11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Верхний_20_колонтитул_20_Знак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loext:linked-style-name="Нижний_20_колонтитул_20_Знак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Default_20_Paragraph_20_Font" style:display-name="Default Paragraph Font" style:family="text"/>
    <style:style style:name="Основной_20_текст_20_2_20_Знак" style:display-name="Основной текст 2 Знак" style:family="text" style:parent-style-name="Default_20_Paragraph_20_Font" loext:linked-style-name="Body_20_Text_20_2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Тема Office">
      <loext:theme-colors loext:name="Стандартная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.011cm" fo:margin-bottom="2.078cm" fo:margin-left="3.043cm" fo:margin-right="1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1cm" fo:margin-left="0cm" fo:margin-right="0cm" fo:margin-top="0.651cm" fo:background-color="transparent" style:dynamic-spacing="true" draw:fill="non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9</text:page-number></text:p>
        <text:p text:style-name="Footer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Оля</meta:initial-creator>
    <meta:editing-cycles>7</meta:editing-cycles>
    <meta:creation-date>2020-03-31T04:16:00</meta:creation-date>
    <dc:date>2025-11-12T18:26:10.053686436</dc:date>
    <meta:editing-duration>PT29M27S</meta:editing-duration>
    <meta:generator>LibreOffice/25.8.2.2$Linux_X86_64 LibreOffice_project/580$Build-2</meta:generator>
    <meta:document-statistic meta:table-count="0" meta:image-count="1" meta:object-count="0" meta:page-count="9" meta:paragraph-count="97" meta:word-count="1079" meta:character-count="7000" meta:non-whitespace-character-count="5926"/>
    <meta:user-defined meta:name="AppVersion">16.0000</meta:user-defined>
    <meta:template xlink:type="simple" xlink:actuate="onRequest" xlink:title="Normal.dotm" xlink:href=""/>
  </office:meta>
</office:document-meta>
</file>