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2"/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1" table:number-columns-repeated="4" table:default-cell-style-name="ce1"/>
        <table:table-row table:style-name="ro1">
          <table:table-cell/>
          <table:table-cell table:style-name="Default" table:number-columns-repeated="4"/>
        </table:table-row>
        <table:table-row table:style-name="ro1">
          <table:table-cell/>
          <table:table-cell table:style-name="Default" office:value-type="string" calcext:value-type="string">
            <text:p>f</text:p>
          </table:table-cell>
          <table:table-cell table:style-name="Default" office:value-type="string" calcext:value-type="string">
            <text:p>E</text:p>
          </table:table-cell>
          <table:table-cell table:number-columns-repeated="2" table:style-name="Default" office:value-type="string" calcext:value-type="string">
            <text:p>n</text:p>
          </table:table-cell>
        </table:table-row>
        <table:table-row table:style-name="ro1">
          <table:table-cell/>
          <table:table-cell office:value-type="float" office:value="40" calcext:value-type="float">
            <text:p>40,00</text:p>
          </table:table-cell>
          <table:table-cell table:style-name="Default" table:formula="of:=2*9.84*(([.B3]-45.944)/45.944)" office:value-type="float" office:value="-2.54609785826223" calcext:value-type="float">
            <text:p>-2,54609785826223</text:p>
          </table:table-cell>
          <table:table-cell table:formula="of:=SQRT(1/(1+[.C3]^2))" office:value-type="float" office:value="0.365572332807976" calcext:value-type="float">
            <text:p>0,37</text:p>
          </table:table-cell>
          <table:table-cell table:formula="of:=SQRT(1/(1+(2*5.77*(([.B3]-45.944)/45.944))^2))" office:value-type="float" office:value="0.556500353487786" calcext:value-type="float">
            <text:p>0,56</text:p>
          </table:table-cell>
        </table:table-row>
        <table:table-row table:style-name="ro1">
          <table:table-cell/>
          <table:table-cell office:value-type="float" office:value="41" calcext:value-type="float">
            <text:p>41,00</text:p>
          </table:table-cell>
          <table:table-cell table:style-name="Default" table:formula="of:=2*9.84*(([.B4]-45.944)/45.944)" office:value-type="float" office:value="-2.11775030471879" calcext:value-type="float">
            <text:p>-2,11775030471879</text:p>
          </table:table-cell>
          <table:table-cell table:formula="of:=SQRT(1/(1+[.C4]^2))" office:value-type="float" office:value="0.426989283279691" calcext:value-type="float">
            <text:p>0,43</text:p>
          </table:table-cell>
          <table:table-cell table:formula="of:=SQRT(1/(1+(2*5.77*(([.B4]-45.944)/45.944))^2))" office:value-type="float" office:value="0.627197286220932" calcext:value-type="float">
            <text:p>0,63</text:p>
          </table:table-cell>
        </table:table-row>
        <table:table-row table:style-name="ro1">
          <table:table-cell/>
          <table:table-cell office:value-type="float" office:value="42.31" calcext:value-type="float">
            <text:p>42,31</text:p>
          </table:table-cell>
          <table:table-cell table:style-name="Default" table:formula="of:=2*9.84*(([.B5]-45.944)/45.944)" office:value-type="float" office:value="-1.55661500957688" calcext:value-type="float">
            <text:p>-1,55661500957688</text:p>
          </table:table-cell>
          <table:table-cell table:formula="of:=SQRT(1/(1+[.C5]^2))" office:value-type="float" office:value="0.540497090265912" calcext:value-type="float">
            <text:p>0,54</text:p>
          </table:table-cell>
          <table:table-cell table:formula="of:=SQRT(1/(1+(2*5.77*(([.B5]-45.944)/45.944))^2))" office:value-type="float" office:value="0.738585621650277" calcext:value-type="float">
            <text:p>0,74</text:p>
          </table:table-cell>
        </table:table-row>
        <table:table-row table:style-name="ro1">
          <table:table-cell/>
          <table:table-cell office:value-type="float" office:value="44.56" calcext:value-type="float">
            <text:p>44,56</text:p>
          </table:table-cell>
          <table:table-cell table:style-name="Default" table:formula="of:=2*9.84*(([.B6]-45.944)/45.944)" office:value-type="float" office:value="-0.592833014104127" calcext:value-type="float">
            <text:p>-0,592833014104127</text:p>
          </table:table-cell>
          <table:table-cell table:formula="of:=SQRT(1/(1+[.C6]^2))" office:value-type="float" office:value="0.860200817218806" calcext:value-type="float">
            <text:p>0,86</text:p>
          </table:table-cell>
          <table:table-cell table:formula="of:=SQRT(1/(1+(2*5.77*(([.B6]-45.944)/45.944))^2))" office:value-type="float" office:value="0.9445552257159" calcext:value-type="float">
            <text:p>0,94</text:p>
          </table:table-cell>
        </table:table-row>
        <table:table-row table:style-name="ro1">
          <table:table-cell/>
          <table:table-cell office:value-type="float" office:value="46.81" calcext:value-type="float">
            <text:p>46,81</text:p>
          </table:table-cell>
          <table:table-cell table:style-name="Default" table:formula="of:=2*9.84*(([.B7]-45.944)/45.944)" office:value-type="float" office:value="0.370948981368623" calcext:value-type="float">
            <text:p>0,370948981368623</text:p>
          </table:table-cell>
          <table:table-cell table:formula="of:=SQRT(1/(1+[.C7]^2))" office:value-type="float" office:value="0.937571954037707" calcext:value-type="float">
            <text:p>0,94</text:p>
          </table:table-cell>
          <table:table-cell table:formula="of:=SQRT(1/(1+(2*5.77*(([.B7]-45.944)/45.944))^2))" office:value-type="float" office:value="0.977150688948105" calcext:value-type="float">
            <text:p>0,98</text:p>
          </table:table-cell>
        </table:table-row>
        <table:table-row table:style-name="ro1">
          <table:table-cell/>
          <table:table-cell office:value-type="float" office:value="48" calcext:value-type="float">
            <text:p>48,00</text:p>
          </table:table-cell>
          <table:table-cell table:style-name="Default" table:formula="of:=2*9.84*(([.B8]-45.944)/45.944)" office:value-type="float" office:value="0.88068257008532" calcext:value-type="float">
            <text:p>0,88068257008532</text:p>
          </table:table-cell>
          <table:table-cell table:formula="of:=SQRT(1/(1+[.C8]^2))" office:value-type="float" office:value="0.750459419367438" calcext:value-type="float">
            <text:p>0,75</text:p>
          </table:table-cell>
          <table:table-cell table:formula="of:=SQRT(1/(1+(2*5.77*(([.B8]-45.944)/45.944))^2))" office:value-type="float" office:value="0.888516532809528" calcext:value-type="float">
            <text:p>0,89</text:p>
          </table:table-cell>
        </table:table-row>
        <table:table-row table:style-name="ro1">
          <table:table-cell/>
          <table:table-cell office:value-type="float" office:value="49" calcext:value-type="float">
            <text:p>49,00</text:p>
          </table:table-cell>
          <table:table-cell table:style-name="Default" table:formula="of:=2*9.84*(([.B9]-45.944)/45.944)" office:value-type="float" office:value="1.30903012362876" calcext:value-type="float">
            <text:p>1,30903012362876</text:p>
          </table:table-cell>
          <table:table-cell table:formula="of:=SQRT(1/(1+[.C9]^2))" office:value-type="float" office:value="0.607058153329055" calcext:value-type="float">
            <text:p>0,61</text:p>
          </table:table-cell>
          <table:table-cell table:formula="of:=SQRT(1/(1+(2*5.77*(([.B9]-45.944)/45.944))^2))" office:value-type="float" office:value="0.793251857292231" calcext:value-type="float">
            <text:p>0,79</text:p>
          </table:table-cell>
        </table:table-row>
        <table:table-row table:style-name="ro1" table:number-rows-repeated="11">
          <table:table-cell table:number-columns-repeated="5"/>
        </table:table-row>
        <table:table-row table:style-name="ro1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15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15T16:43:13.713989317</meta:creation-date>
    <dc:date>2026-03-15T17:07:59.628353736</dc:date>
    <meta:editing-duration>PT2M9S</meta:editing-duration>
    <meta:editing-cycles>1</meta:editing-cycles>
    <meta:document-statistic meta:table-count="1" meta:cell-count="32" meta:object-count="0"/>
    <meta:generator>LibreOffice/25.8.3.2$Linux_X86_64 LibreOffice_project/580$Build-2</meta:generator>
  </office:meta>
</office:document-meta>
</file>